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7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8" style:parent-style-name="清單段落" style:list-style-name="LFO1" style:family="paragraph">
      <style:paragraph-properties fo:line-height="0.1944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color="#FF0000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8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5" style:parent-style-name="清單段落" style:family="paragraph">
      <style:paragraph-properties fo:line-height="0.1944in"/>
    </style:style>
    <style:style style:name="P26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7" style:parent-style-name="內文" style:family="paragraph">
      <style:paragraph-properties fo:line-height="0.1944in"/>
      <style:text-properties style:font-name="標楷體" style:font-name-asian="標楷體"/>
    </style:style>
    <style:style style:name="P28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fo:widows="2" fo:orphans="2" fo:line-height="0.1944in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1" style:parent-style-name="內文" style:family="paragraph">
      <style:paragraph-properties fo:widows="2" fo:orphans="2" fo:line-height="0.1944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widows="2" fo:orphans="2" fo:line-height="0.1944in"/>
    </style:style>
    <style:style style:name="P66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8" style:family="table-column">
      <style:table-column-properties style:column-width="0.5875in" style:use-optimal-column-width="false"/>
    </style:style>
    <style:style style:name="TableColumn69" style:family="table-column">
      <style:table-column-properties style:column-width="1.8701in" style:use-optimal-column-width="false"/>
    </style:style>
    <style:style style:name="TableColumn70" style:family="table-column">
      <style:table-column-properties style:column-width="4.3312in" style:use-optimal-column-width="false"/>
    </style:style>
    <style:style style:name="Table67" style:family="table">
      <style:table-properties style:width="6.7888in" fo:margin-left="0in" table:align="left"/>
    </style:style>
    <style:style style:name="TableRow71" style:family="table-row">
      <style:table-row-properties style:min-row-height="0.2368in" style:use-optimal-row-height="false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8" style:family="table-row">
      <style:table-row-properties style:min-row-height="0.2284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ableRow85" style:family="table-row">
      <style:table-row-properties style:min-row-height="0.2368in" style:use-optimal-row-height="false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TableRow91" style:family="table-row">
      <style:table-row-properties style:min-row-height="0.2368in" style:use-optimal-row-height="false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P97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8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101" style:family="table-column">
      <style:table-column-properties style:column-width="0.5916in" style:use-optimal-column-width="false"/>
    </style:style>
    <style:style style:name="TableColumn102" style:family="table-column">
      <style:table-column-properties style:column-width="6.8902in" style:use-optimal-column-width="false"/>
    </style:style>
    <style:style style:name="Table100" style:family="table">
      <style:table-properties style:width="7.4819in" fo:margin-left="-0.2993in" table:align="left"/>
    </style:style>
    <style:style style:name="TableRow103" style:family="table-row">
      <style:table-row-properties style:min-row-height="0.4909in" style:use-optimal-row-height="false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6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7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0" style:parent-style-name="內文" style:family="paragraph">
      <style:paragraph-properties fo:widows="2" fo:orphans="2" fo:line-height="0.1944in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7" style:parent-style-name="內文" style:family="paragraph">
      <style:paragraph-properties fo:widows="2" fo:orphans="2" fo:line-height="0.1944in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7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9" style:parent-style-name="內文" style:family="paragraph">
      <style:paragraph-properties fo:widows="2" fo:orphans="2" fo:line-height="0.1944in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40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4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2" style:parent-style-name="內文" style:family="paragraph">
      <style:paragraph-properties fo:widows="2" fo:orphans="2" fo:line-height="0.1944in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7" style:parent-style-name="內文" style:family="paragraph">
      <style:paragraph-properties fo:widows="2" fo:orphans="2" fo:line-height="0.1944in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widows="2" fo:orphans="2" fo:line-height="0.1944in"/>
    </style:style>
    <style:style style:name="TableRow171" style:family="table-row">
      <style:table-row-properties style:min-row-height="0.9791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4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0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81" style:family="table-row">
      <style:table-row-properties style:min-row-height="1.0097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6" style:parent-style-name="內文" style:family="paragraph">
      <style:paragraph-properties fo:widows="2" fo:orphans="2" fo:line-height="0.1944in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5" style:parent-style-name="預設段落字型" style:family="text">
      <style:text-properties style:font-name="細明體" style:font-name-asian="細明體" fo:color="#0070C0" style:font-size-complex="12pt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fo:widows="2" fo:orphans="2" fo:line-height="0.1944in"/>
    </style:style>
    <style:style style:name="T19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line-height="0.1944in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fo:color="#0070C0" style:font-size-complex="12pt"/>
    </style:style>
    <style:style style:name="T204" style:parent-style-name="預設段落字型" style:family="text">
      <style:text-properties style:font-name="細明體" style:font-name-asian="細明體" fo:color="#0070C0" style:font-size-complex="12pt"/>
    </style:style>
    <style:style style:name="T205" style:parent-style-name="預設段落字型" style:family="text">
      <style:text-properties style:font-name="細明體" style:font-name-asian="細明體" style:font-size-complex="12pt"/>
    </style:style>
    <style:style style:name="T206" style:parent-style-name="預設段落字型" style:family="text">
      <style:text-properties style:font-name="細明體" style:font-name-asian="細明體" fo:color="#FF0000" style:font-size-complex="12pt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T211" style:parent-style-name="預設段落字型" style:family="text">
      <style:text-properties style:font-name="細明體" style:font-name-asian="細明體" fo:color="#FF0000" style:font-size-complex="12pt"/>
    </style:style>
    <style:style style:name="T212" style:parent-style-name="預設段落字型" style:family="text">
      <style:text-properties style:font-name="細明體" style:font-name-asian="細明體" fo:color="#FF0000" style:font-size-complex="12pt"/>
    </style:style>
    <style:style style:name="P213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/text:span><text:span text:style-name="T6"><text:s/></text:span></text:p>
      <text:p text:style-name="P7"/>
      <text:list text:style-name="LFO1" text:continue-numbering="true">
        <text:list-item>
          <text:p text:style-name="P8"><text:span text:style-name="T9">開放日期：</text:span><text:span text:style-name="T10">9-11</text:span><text:span text:style-name="T11">月之開館時間之上午</text:span><text:span text:style-name="T12">(</text:span><text:span text:style-name="T13">上午</text:span><text:span text:style-name="T14">2.5</text:span><text:span text:style-name="T15">小時課程</text:span><text:span text:style-name="T16">)</text:span><text:span text:style-name="T17">，計開放</text:span><text:span text:style-name="T18">10</text:span><text:span text:style-name="T19">班次</text:span><text:span text:style-name="T20">供各級學校申請，梯次額滿為止</text:span><text:span text:style-name="T21">(</text:span><text:span text:style-name="T22">開放申請日期如下列赴各校自行配合學校期程安排擇選</text:span><text:span text:style-name="T23">)</text:span><text:span text:style-name="T24">。</text:span></text:p>
        </text:list-item>
      </text:list>
      <text:p text:style-name="P25"/>
      <text:list text:style-name="LFO1" text:continue-numbering="true">
        <text:list-item>
          <text:p text:style-name="P26">活動地點：林安泰古厝民俗文物館園區（臺北市中山區濱江街5號）</text:p>
        </text:list-item>
      </text:list>
      <text:p text:style-name="P27"/>
      <text:p text:style-name="P28">三、參加申請相關說明：</text:p>
      <text:p text:style-name="P29"><text:span text:style-name="T30">(</text:span><text:span text:style-name="T31">一</text:span><text:span text:style-name="T32">)</text:span><text:span text:style-name="T33">接受團體申請，免費開放幼兒園大班、中班師生班級申請報名參加，</text:span><text:span text:style-name="T34">每梯次至少</text:span><text:span text:style-name="T35">2</text:span><text:span text:style-name="T36">班、</text:span></text:p>
      <text:p text:style-name="P37"><text:span text:style-name="T38"><text:s text:c="4"/></text:span><text:span text:style-name="T39">至多</text:span><text:span text:style-name="T40">4</text:span><text:span text:style-name="T41">班同一梯，每班</text:span><text:span text:style-name="T42">30</text:span><text:span text:style-name="T43">位師生為上限</text:span><text:span text:style-name="T44">，梯次額滿為止。</text:span></text:p>
      <text:p text:style-name="P45"><text:span text:style-name="T46">(</text:span><text:span text:style-name="T47">二</text:span><text:span text:style-name="T48">)</text:span><text:span text:style-name="T49">往返交通及途中旅行平安險、課程活動餐飲及班級秩序安全維護各校自理。</text:span></text:p>
      <text:p text:style-name="P50">(三)報名方式：</text:p>
      <text:p text:style-name="P51"><text:span text:style-name="T52"><text:s text:c="3"/>1</text:span><text:span text:style-name="T53">、</text:span><text:span text:style-name="T54">請先電洽</text:span><text:span text:style-name="T55">活動專案小組</text:span><text:span text:style-name="T56">(02) 2523-5448</text:span><text:span text:style-name="T57"><text:s/>(</text:span><text:span text:style-name="T58">黃小姐或高小姐</text:span><text:span text:style-name="T59">)</text:span><text:span text:style-name="T60">聯絡確認檔期。</text:span></text:p>
      <text:p text:style-name="P61"><text:span text:style-name="T62"><text:s text:c="3"/>2</text:span><text:span text:style-name="T63">、</text:span><text:span text:style-name="T64">以學校函文向「臺北市政府民政局」申請，經正式函復確認方完成報名手續。</text:span></text:p>
      <text:p text:style-name="P65"/>
      <text:p text:style-name="P66">四、課程內容:林安泰古厝民俗文物館園區建築豐富多元的生活空間，蘊含著許多傳統民俗及臺語生活趣味，透過幼兒闖關遊戲闖關實作，引領學子認識傳統之趣。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時間</text:p>
          </table:table-cell>
          <table:table-cell table:style-name="TableCell74">
            <text:p text:style-name="P75">活動</text:p>
          </table:table-cell>
          <table:table-cell table:style-name="TableCell76">
            <text:p text:style-name="P77">內容</text:p>
          </table:table-cell>
        </table:table-row>
        <table:table-row table:style-name="TableRow78">
          <table:table-cell table:style-name="TableCell79" table:number-rows-spanned="3">
            <text:p text:style-name="P80">09:00-11:30</text:p>
          </table:table-cell>
          <table:table-cell table:style-name="TableCell81">
            <text:p text:style-name="P82">團體報到</text:p>
          </table:table-cell>
          <table:table-cell table:style-name="TableCell83">
            <text:p text:style-name="P84">課程內容及注意事項說明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嬉遊古厝趣</text:p>
          </table:table-cell>
          <table:table-cell table:style-name="TableCell89">
            <text:p text:style-name="P90">結合古厝建築感受傳統的智慧，透過實境闖關體驗、臺語互動及巡禮教學，體驗傳統生活空間的趣味。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帶著滿滿祝福</text:p>
          </table:table-cell>
          <table:table-cell table:style-name="TableCell95">
            <text:p text:style-name="P96">透過實境操作、致贈紀念文創小物體會古早的樂趣。</text:p>
          </table:table-cell>
        </table:table-row>
      </table:table>
      <text:p text:style-name="P97"/>
      <text:p text:style-name="P98"/>
      <text:p text:style-name="P99">【115年度安泰「幼」學堂】專題體驗教學<text:s/>學校團體申請附表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/>
            <text:p text:style-name="P106">報名</text:p>
            <text:p text:style-name="P107">學校</text:p>
          </table:table-cell>
          <table:table-cell table:style-name="TableCell108">
            <text:p text:style-name="P109"/>
            <text:p text:style-name="P110"><text:span text:style-name="T111">校名</text:span><text:span text:style-name="T112">/<text:s/></text:span><text:span text:style-name="T113"><text:s text:c="46"/></text:span><text:span text:style-name="T114"><text:s text:c="6"/></text:span></text:p>
            <text:p text:style-name="P115"/>
            <text:p text:style-name="P116"/>
            <text:p text:style-name="P117"><text:span text:style-name="T118">班別</text:span><text:span text:style-name="T119">/□2</text:span><text:span text:style-name="T120">班次同一梯</text:span><text:span text:style-name="T121"><text:s/>:<text:s/></text:span><text:span text:style-name="T122"><text:s text:c="8"/></text:span><text:span text:style-name="T123">班</text:span><text:span text:style-name="T124">、</text:span><text:span text:style-name="T125"><text:s text:c="8"/></text:span><text:span text:style-name="T126">班</text:span></text:p>
            <text:p text:style-name="P127">(請勾選)</text:p>
            <text:p text:style-name="P128"/>
            <text:p text:style-name="P129"><text:span text:style-name="T130"><text:s text:c="5"/>□3</text:span><text:span text:style-name="T131">班次同一梯</text:span><text:span text:style-name="T132"><text:s/>:<text:s/></text:span><text:span text:style-name="T133"><text:s text:c="8"/></text:span><text:span text:style-name="T134">班</text:span><text:span text:style-name="T135">、</text:span><text:span text:style-name="T136"><text:s text:c="8"/></text:span><text:span text:style-name="T137">班、</text:span><text:span text:style-name="T138"><text:s text:c="8"/></text:span><text:span text:style-name="T139">班</text:span></text:p>
            <text:p text:style-name="P140"/>
            <text:p text:style-name="P141"/>
            <text:p text:style-name="P142"><text:span text:style-name="T143"><text:s text:c="5"/>□4</text:span><text:span text:style-name="T144">班次同一梯</text:span><text:span text:style-name="T145"><text:s/>:<text:s/></text:span><text:span text:style-name="T146"><text:s text:c="8"/></text:span><text:span text:style-name="T147">班</text:span><text:span text:style-name="T148">、</text:span><text:span text:style-name="T149"><text:s text:c="8"/></text:span><text:span text:style-name="T150">班、</text:span><text:span text:style-name="T151"><text:s text:c="9"/></text:span><text:span text:style-name="T152">班、</text:span><text:span text:style-name="T153"><text:s text:c="8"/></text:span><text:span text:style-name="T154">班</text:span></text:p>
            <text:p text:style-name="P155"><text:s/></text:p>
            <text:p text:style-name="P156"/>
            <text:p text:style-name="P157"><text:span text:style-name="T158">參加人數</text:span><text:span text:style-name="T159">/</text:span><text:span text:style-name="T160"><text:s text:c="17"/></text:span><text:span text:style-name="T161">(</text:span><text:span text:style-name="T162">含帶隊師長</text:span><text:span text:style-name="T163">/</text:span><text:span text:style-name="T164">每『班』</text:span><text:span text:style-name="T165">至多</text:span><text:span text:style-name="T166">30</text:span><text:span text:style-name="T167">人</text:span><text:span text:style-name="T168">為上限</text:span><text:span text:style-name="T169">)</text:span></text:p>
            <text:p text:style-name="P170"/>
          </table:table-cell>
        </table:table-row>
        <table:table-row table:style-name="TableRow171">
          <table:table-cell table:style-name="TableCell172">
            <text:p text:style-name="P173">聯絡</text:p>
            <text:p text:style-name="P174">方式</text:p>
          </table:table-cell>
          <table:table-cell table:style-name="TableCell175">
            <text:p text:style-name="P176">帶隊師長/聯絡人：<text:s text:c="26"/></text:p>
            <text:p text:style-name="P177"/>
            <text:p text:style-name="P178">聯絡手機號碼：<text:s text:c="26"/></text:p>
            <text:p text:style-name="P179"/>
            <text:p text:style-name="P180">E-mail：</text:p>
          </table:table-cell>
        </table:table-row>
        <table:table-row table:style-name="TableRow181">
          <table:table-cell table:style-name="TableCell182">
            <text:p text:style-name="P183">申請日期</text:p>
          </table:table-cell>
          <table:table-cell table:style-name="TableCell184">
            <text:p text:style-name="P185"/>
            <text:p text:style-name="P186"><text:span text:style-name="T187">預計申請日期</text:span><text:span text:style-name="T188">-</text:span><text:span text:style-name="T189"><text:s text:c="7"/></text:span><text:span text:style-name="T190">月</text:span><text:span text:style-name="T191"><text:s text:c="10"/></text:span><text:span text:style-name="T192">日</text:span><text:span text:style-name="T193"><text:s text:c="9"/></text:span><text:span text:style-name="T194"><text:s/></text:span><text:span text:style-name="T195"><text:s/></text:span><text:span text:style-name="T196"><text:s/></text:span></text:p>
            <text:p text:style-name="P197"><text:span text:style-name="T198"><text:s/></text:span></text:p>
            <text:p text:style-name="P199"><text:span text:style-name="T200">請先電洽活動專案小組</text:span><text:span text:style-name="T201">(02) 2523-5448 (</text:span><text:span text:style-name="T202">黃小姐或高小姐</text:span><text:span text:style-name="T203">)</text:span><text:span text:style-name="T204">聯絡確認檔期，</text:span><text:span text:style-name="T205">本年度</text:span><text:span text:style-name="T206">開放申請梯次僅</text:span><text:span text:style-name="T207">10</text:span><text:span text:style-name="T208">班次</text:span><text:span text:style-name="T209">(</text:span><text:span text:style-name="T210">額度額滿為止</text:span><text:span text:style-name="T211">)</text:span><text:span text:style-name="T212">。</text:span></text:p>
          </table:table-cell>
        </table:table-row>
      </table:table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安泰小學堂（4-11月）</dc:title>
    <meta:initial-creator>marketing</meta:initial-creator>
    <dc:creator>邱亮勳-教育局-國小教育科</dc:creator>
    <meta:creation-date>2026-09-01T09:45:00Z</meta:creation-date>
    <dc:date>2026-09-01T09:45:00Z</dc:date>
    <meta:print-date>2019-02-18T06:3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5" meta:character-count="1039" meta:row-count="7" meta:non-whitespace-character-count="886"/>
  </office:meta>
</office:document-meta>
</file>